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177000001B6000001B6D41B4A85D36CA347.svg" manifest:media-type="image/svg+xml"/>
  <manifest:file-entry manifest:full-path="Pictures/1000000100000500000002E70EF96D3350C9B99D.png" manifest:media-type="image/png"/>
  <manifest:file-entry manifest:full-path="Pictures/100000010000050000000370708F90F30F5A4AB1.png" manifest:media-type="image/png"/>
  <manifest:file-entry manifest:full-path="Pictures/100000010000034A00000500BD4F76A7CC9617F5.png" manifest:media-type="image/png"/>
  <manifest:file-entry manifest:full-path="Pictures/10000001000003DD00000500265A8ED1DB8A6816.png" manifest:media-type="image/png"/>
  <manifest:file-entry manifest:full-path="Pictures/1000000100000500000004D371659908A8F014DC.png" manifest:media-type="image/png"/>
  <manifest:file-entry manifest:full-path="Pictures/1000000100000500000004C3D53336739AC14C9B.png" manifest:media-type="image/png"/>
  <manifest:file-entry manifest:full-path="Pictures/1000000100000500000004FDF4EAF7D64742EA37.png" manifest:media-type="image/png"/>
  <manifest:file-entry manifest:full-path="Pictures/1000000100000304000005008EAB2AE78FA8B951.png" manifest:media-type="image/png"/>
  <manifest:file-entry manifest:full-path="Pictures/1000000100000385000005006AE2349478CAAA8F.png" manifest:media-type="image/png"/>
  <manifest:file-entry manifest:full-path="Pictures/100000010000034A000005007468ACF8878A6214.png" manifest:media-type="image/png"/>
  <manifest:file-entry manifest:full-path="Pictures/1000000100000500000004FD025859038CDAECB7.png" manifest:media-type="image/png"/>
  <manifest:file-entry manifest:full-path="Pictures/10000001000005000000050060B17E294DA9D0E9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40pt" fo:font-weight="bold" officeooo:rsid="0014ac78" officeooo:paragraph-rsid="00163368" style:font-size-asian="40pt" style:font-weight-asian="bold" style:font-size-complex="40pt" style:font-weight-complex="bold"/>
    </style:style>
    <style:style style:name="P2" style:family="paragraph" style:parent-style-name="Text_20_body">
      <style:paragraph-properties fo:text-align="start" style:justify-single-word="false"/>
      <style:text-properties style:font-name="Calibri" fo:font-size="40pt" fo:font-weight="bold" officeooo:rsid="0014ac78" officeooo:paragraph-rsid="00209813" style:font-size-asian="40pt" style:font-weight-asian="bold" style:font-size-complex="4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" fo:font-size="20pt" fo:font-weight="bold" officeooo:rsid="0019318e" officeooo:paragraph-rsid="0019318e" style:font-size-asian="20pt" style:font-weight-asian="bold" style:font-size-complex="20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Calibri" fo:font-size="20pt" fo:font-weight="normal" officeooo:rsid="0019318e" officeooo:paragraph-rsid="0019b034" style:font-size-asian="20pt" style:font-weight-asian="normal" style:font-size-complex="20pt" style:font-weight-complex="normal"/>
    </style:style>
    <style:style style:name="P5" style:family="paragraph" style:parent-style-name="Standard">
      <style:text-properties style:font-name="Calibri" fo:font-size="28pt" fo:font-weight="bold" officeooo:rsid="0014ac78" officeooo:paragraph-rsid="0014ac78" style:font-size-asian="28pt" style:font-weight-asian="bold" style:font-size-complex="28pt" style:font-weight-complex="bold"/>
    </style:style>
    <style:style style:name="P6" style:family="paragraph" style:parent-style-name="Standard">
      <style:text-properties style:font-name="Calibri" fo:font-size="28pt" fo:font-weight="normal" officeooo:rsid="0014ac78" officeooo:paragraph-rsid="0014ac78" style:font-size-asian="28pt" style:font-weight-asian="normal" style:font-size-complex="28pt" style:font-weight-complex="normal"/>
    </style:style>
    <style:style style:name="P7" style:family="paragraph" style:parent-style-name="Standard">
      <style:text-properties style:font-name="Calibri" fo:font-size="38pt" fo:font-weight="bold" officeooo:rsid="0014ac78" officeooo:paragraph-rsid="0014ac78" style:font-size-asian="38pt" style:font-weight-asian="bold" style:font-size-complex="38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Calibri" fo:font-size="38pt" fo:font-weight="bold" officeooo:rsid="0014ac78" officeooo:paragraph-rsid="0014ac78" style:font-size-asian="38pt" style:font-weight-asian="bold" style:font-size-complex="38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Calibri" fo:font-size="36pt" fo:font-weight="bold" officeooo:rsid="00209813" officeooo:paragraph-rsid="0014ac78" style:font-size-asian="36pt" style:font-weight-asian="bold" style:font-size-complex="36pt" style:font-weight-complex="bold"/>
    </style:style>
    <style:style style:name="P10" style:family="paragraph" style:parent-style-name="Standard">
      <style:text-properties style:font-name="Calibri" fo:font-size="11pt" fo:font-weight="normal" officeooo:rsid="0014ac78" officeooo:paragraph-rsid="0014ac78" style:font-size-asian="9.60000038146973pt" style:font-weight-asian="normal" style:font-size-complex="11pt" style:font-weight-complex="normal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fo:font-size="12pt" officeooo:paragraph-rsid="00237c0e" style:font-size-asian="12pt" style:font-size-complex="12pt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fo:font-size="17.5pt" officeooo:rsid="00237c0e" officeooo:paragraph-rsid="00237c0e" style:font-size-asian="17.5pt" style:font-size-complex="17.5pt"/>
    </style:style>
    <style:style style:name="P13" style:family="paragraph" style:parent-style-name="Text_20_body">
      <style:paragraph-properties fo:text-align="start" style:justify-single-word="false"/>
      <style:text-properties style:font-name="Arial1" fo:font-size="18pt" officeooo:rsid="00209813" officeooo:paragraph-rsid="00209813" style:font-size-asian="18pt" style:font-size-complex="18pt"/>
    </style:style>
    <style:style style:name="P14" style:family="paragraph" style:parent-style-name="Text_20_body_20_indent">
      <style:paragraph-properties fo:margin-left="0cm" fo:margin-right="0cm" fo:text-indent="0.501cm" style:auto-text-indent="false"/>
      <style:text-properties style:font-name="Arial1" fo:font-size="18pt" officeooo:rsid="00209813" officeooo:paragraph-rsid="00237c0e" style:font-size-asian="18pt" style:font-size-complex="18pt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size="17.5pt" officeooo:paragraph-rsid="00237c0e" style:font-size-asian="17.5pt" style:font-size-complex="17.5pt"/>
    </style:style>
    <style:style style:name="P16" style:family="paragraph" style:parent-style-name="Text_20_body">
      <style:paragraph-properties fo:text-align="start" style:justify-single-word="false"/>
      <style:text-properties fo:font-size="15pt" officeooo:rsid="0011967c" officeooo:paragraph-rsid="00209813" style:font-size-asian="15pt" style:font-size-complex="15pt"/>
    </style:style>
    <style:style style:name="P17" style:family="paragraph" style:parent-style-name="Text_20_body_20_indent">
      <style:paragraph-properties fo:margin-left="0cm" fo:margin-right="0cm" fo:line-height="120%" fo:text-align="justify" style:justify-single-word="false" fo:orphans="2" fo:widows="2" fo:hyphenation-ladder-count="no-limit" fo:text-indent="0.499cm" style:auto-text-indent="false" style:text-autospace="ideograph-alpha" style:punctuation-wrap="hanging" style:line-break="strict" style:writing-mode="lr-tb"/>
      <style:text-properties officeooo:paragraph-rsid="00237c0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 style:list-style-name="L1">
      <style:text-properties style:font-name="Calibri" fo:font-size="28pt" fo:font-weight="normal" officeooo:rsid="0014ac78" officeooo:paragraph-rsid="0014ac78" style:font-size-asian="28pt" style:font-weight-asian="normal" style:font-size-complex="28pt" style:font-weight-complex="normal"/>
    </style:style>
    <style:style style:name="P19" style:family="paragraph" style:parent-style-name="Standard" style:list-style-name="L1">
      <style:text-properties style:font-name="Calibri" fo:font-size="28pt" fo:font-weight="normal" officeooo:rsid="00220442" officeooo:paragraph-rsid="00220442" style:font-size-asian="28pt" style:font-weight-asian="normal" style:font-size-complex="28pt" style:font-weight-complex="normal"/>
    </style:style>
    <style:style style:name="P20" style:family="paragraph" style:parent-style-name="Standard" style:list-style-name="L2">
      <loext:graphic-properties draw:fill="none"/>
      <style:paragraph-properties fo:margin-left="7.9cm" fo:margin-right="0cm" fo:text-indent="-0.6cm" style:auto-text-indent="false" fo:background-color="transparent"/>
      <style:text-properties style:font-name="Calibri" fo:font-size="28pt" fo:font-weight="normal" officeooo:rsid="00220442" officeooo:paragraph-rsid="00220442" style:font-size-asian="28pt" style:font-weight-asian="normal" style:font-size-complex="28pt" style:font-weight-complex="normal"/>
    </style:style>
    <style:style style:name="P21" style:family="paragraph" style:parent-style-name="Standard" style:list-style-name="L2">
      <loext:graphic-properties draw:fill="none"/>
      <style:paragraph-properties fo:margin-left="7.9cm" fo:margin-right="0cm" fo:text-indent="-0.6cm" style:auto-text-indent="false" fo:background-color="transparent"/>
      <style:text-properties style:font-name="Calibri" fo:font-size="28pt" fo:font-weight="normal" officeooo:rsid="00220442" officeooo:paragraph-rsid="00239c11" style:font-size-asian="28pt" style:font-weight-asian="normal" style:font-size-complex="28pt" style:font-weight-complex="normal"/>
    </style:style>
    <style:style style:name="P22" style:family="paragraph" style:parent-style-name="Standard" style:list-style-name="L2">
      <loext:graphic-properties draw:fill="none"/>
      <style:paragraph-properties fo:margin-left="7.9cm" fo:margin-right="0cm" fo:text-indent="-0.6cm" style:auto-text-indent="false" fo:background-color="transparent"/>
      <style:text-properties style:font-name="Calibri" fo:font-size="28pt" fo:font-weight="normal" officeooo:rsid="00220442" officeooo:paragraph-rsid="00237c0e" style:font-size-asian="28pt" style:font-weight-asian="normal" style:font-size-complex="28pt" style:font-weight-complex="normal"/>
    </style:style>
    <style:style style:name="P23" style:family="paragraph" style:parent-style-name="Standard" style:list-style-name="L1">
      <style:text-properties style:font-name="Calibri" fo:font-size="28pt" fo:font-weight="normal" officeooo:rsid="00237c0e" officeooo:paragraph-rsid="00237c0e" style:font-size-asian="28pt" style:font-weight-asian="normal" style:font-size-complex="28pt" style:font-weight-complex="normal"/>
    </style:style>
    <style:style style:name="P24" style:family="paragraph" style:parent-style-name="Standard" style:list-style-name="L1">
      <style:text-properties style:font-name="Calibri" fo:font-size="15pt" fo:font-weight="bold" officeooo:rsid="0014ac78" officeooo:paragraph-rsid="00220442" style:font-size-asian="13.1000003814697pt" style:font-weight-asian="bold" style:font-size-complex="15pt" style:font-weight-complex="bold"/>
    </style:style>
    <style:style style:name="P25" style:family="paragraph" style:parent-style-name="Standard" style:list-style-name="L2" style:master-page-name="">
      <loext:graphic-properties draw:fill="none"/>
      <style:paragraph-properties fo:margin-left="7.9cm" fo:margin-right="0cm" fo:text-indent="-0.6cm" style:auto-text-indent="false" style:page-number="auto" fo:background-color="transparent"/>
      <style:text-properties style:font-name="Calibri" fo:font-size="11pt" fo:font-weight="normal" officeooo:rsid="00220442" officeooo:paragraph-rsid="00220442" style:font-size-asian="9.60000038146973pt" style:font-weight-asian="normal" style:font-size-complex="11pt" style:font-weight-complex="normal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rsid="00237c0e" officeooo:paragraph-rsid="00237c0e"/>
    </style:style>
    <style:style style:name="P27" style:family="paragraph" style:parent-style-name="Standard">
      <style:paragraph-properties fo:margin-left="0cm" fo:margin-right="0cm" fo:line-height="120%" fo:text-align="justify" style:justify-single-word="false" fo:orphans="2" fo:widows="2" fo:hyphenation-ladder-count="no-limit" fo:text-indent="0.529cm" style:auto-text-indent="false" style:writing-mode="lr-tb"/>
      <style:text-properties officeooo:paragraph-rsid="00237c0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officeooo:rsid="0019b034"/>
    </style:style>
    <style:style style:name="T2" style:family="text">
      <style:text-properties officeooo:rsid="00220442"/>
    </style:style>
    <style:style style:name="T3" style:family="text">
      <style:text-properties style:font-name="Arial1"/>
    </style:style>
    <style:style style:name="T4" style:family="text">
      <style:text-properties style:font-name="Arial1" fo:font-size="15pt" style:font-name-asian="Arial1" style:font-size-asian="15pt" style:font-name-complex="Arial1" style:font-size-complex="15pt" style:font-weight-complex="bold"/>
    </style:style>
    <style:style style:name="T5" style:family="text">
      <style:text-properties style:font-name="Arial1" officeooo:rsid="00237c0e"/>
    </style:style>
    <style:style style:name="T6" style:family="text">
      <style:text-properties fo:font-size="15pt" style:font-size-asian="15pt" style:font-size-complex="15pt"/>
    </style:style>
    <style:style style:name="T7" style:family="text">
      <style:text-properties fo:font-size="15pt" style:font-name-asian="Arial1" style:font-size-asian="15pt" style:font-name-complex="Arial1" style:font-size-complex="15pt" style:font-weight-complex="bold"/>
    </style:style>
    <style:style style:name="T8" style:family="text">
      <style:text-properties officeooo:rsid="0025110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8.684cm, 6.2cm, 5.876cm, 2.369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.836cm, 7.172cm, 2.923cm, 7.02cm)" draw:luminance="0%" draw:contrast="0%" draw:red="0%" draw:green="0%" draw:blue="0%" draw:gamma="100%" draw:color-inversion="false" draw:image-opacity="100%" draw:color-mode="standard"/>
    </style:style>
    <text:list-style style:name="L1">
      <text:list-level-style-image text:level="1" xlink:href="Pictures/10000177000001B6000001B6D41B4A85D36CA347.svg" xlink:type="simple" xlink:show="embed" xlink:actuate="onLoad">
        <style:list-level-properties text:list-level-position-and-space-mode="label-alignment" style:vertical-pos="middle" style:vertical-rel="line" fo:width="0.437cm" fo:height="0.437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image text:level="1" xlink:href="Pictures/10000177000001B6000001B6D41B4A85D36CA347.svg" xlink:type="simple" xlink:show="embed" xlink:actuate="onLoad">
        <style:list-level-properties text:list-level-position-and-space-mode="label-alignment" style:vertical-pos="middle" style:vertical-rel="line" fo:width="0.437cm" fo:height="0.437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Výstavu v roce 202<text:span text:style-name="T2">6</text:span> podpořili</text:p>
      <text:p text:style-name="P5"><text:span text:style-name="T2">penězi, květinami a jinými dary přírody</text:span>:</text:p>
      <text:p text:style-name="P10"/>
      <text:list text:style-name="L1">
        <text:list-item>
          <text:p text:style-name="P18">obec Želešice<draw:frame draw:style-name="fr4" draw:name="Obrázek12" text:anchor-type="char" svg:x="10.567cm" svg:y="0.118cm" svg:width="7.008cm" svg:height="6.953cm" draw:z-index="10"><draw:image xlink:href="Pictures/100000010000050000000370708F90F30F5A4AB1.png" xlink:type="simple" xlink:show="embed" xlink:actuate="onLoad" draw:mime-type="image/png"/></draw:frame></text:p>
        </text:list-item>
        <text:list-item>
          <text:p text:style-name="P19"><text:span text:style-name="T8">Střední zahradnická škola Rajhrad</text:span></text:p>
        </text:list-item>
        <text:list-item>
          <text:p text:style-name="P19">Burdovi</text:p>
        </text:list-item>
        <text:list-item>
          <text:p text:style-name="P19">Pejcharovi</text:p>
        </text:list-item>
        <text:list-item>
          <text:p text:style-name="P23">všichni, kdo neváhali hledat, sbírat a přinést rozmanité byliny, květy, plody a další přírodniny</text:p>
          <text:p text:style-name="P24"/>
        </text:list-item>
      </text:list>
      <text:p text:style-name="P7">Květiny a<text:span text:style-name="T2">ranžovaly</text:span></text:p>
      <text:list text:style-name="L2">
        <text:list-header>
          <text:p text:style-name="P25"><draw:frame draw:style-name="fr3" draw:name="Obrázek1" text:anchor-type="char" svg:x="-0.954cm" svg:y="0.086cm" svg:width="7.983cm" svg:height="8.758cm" draw:z-index="11"><draw:image xlink:href="Pictures/10000001000003DD00000500265A8ED1DB8A6816.png" xlink:type="simple" xlink:show="embed" xlink:actuate="onLoad" draw:mime-type="image/png"/></draw:frame></text:p>
        </text:list-header>
        <text:list-item>
          <text:p text:style-name="P20">Marta Klevetová</text:p>
        </text:list-item>
        <text:list-item>
          <text:p text:style-name="P20">Jana Jamborová</text:p>
        </text:list-item>
        <text:list-item>
          <text:p text:style-name="P21">Jana Korgerová</text:p>
        </text:list-item>
        <text:list-item>
          <text:p text:style-name="P22">Marta Procházková</text:p>
        </text:list-item>
        <text:list-item>
          <text:p text:style-name="P20">Olga Mičková</text:p>
        </text:list-item>
        <text:list-item>
          <text:p text:style-name="P22">Hana Marečková</text:p>
        </text:list-item>
      </text:list>
      <text:p text:style-name="P6"/>
      <text:p text:style-name="P9"><text:span text:style-name="T2">Všem, kdo se jakkoli zapojili, moc d</text:span>ěkujeme! </text:p>
      <text:p text:style-name="P3"><text:soft-page-break/>Poděkování v ohláškách – <text:span text:style-name="T1">Slavnost květin</text:span> <text:span text:style-name="T1">2026</text:span></text:p>
      <text:p text:style-name="P4"/>
      <text:p text:style-name="P15"><text:span text:style-name="T3">V tomto roce všichni cítíme, a hlavně na rostlinách vidíme, jak v krajině ubývá vody. </text:span><text:span text:style-name="T5">Horko a sucho nás postavilo před rozhodování – jak dostát tradici a i přes nepřízeň počasí vyzdobit náš kostel tak, jak si slavnost Nanebevzetí Panny Marie zaslouží? Jak co nejlépe využít darů přírody a zároveň neplýtvat tím, co ještě zelené zůstalo?</text:span></text:p>
      <text:p text:style-name="P12">Naštěstí Hospodin obdaroval některé lidi větší dávkou tvořivosti a fantazie, aby dokázali přijít s novými nápady, nebáli se použít starší materiál a to vše propojit do nádherného celku. </text:p>
      <text:p text:style-name="P12"/>
      <text:p text:style-name="P12">Barvy v přední části kostela odrážejí současné ohnivé počasí, u sv. Jána se můžeme cítit jako na venkovské zahrádce, koutek u sv. Františka zas odráží jeho vztah k přírodě a jeho úctu k ní. <text:s/>A zlaté rámy tak trochu připomínají, že i nás Hospodin stvořil ke svému obrazu, abychom pečovali o zemi a dobře s ní hospodařili. Můžeme u toho vzpomenout na slova otce Vojtěcha, který jednou řekl, že Hospodin nás sice stvořil ke svému obrazu, ale nechal ten obraz nedokončený a jen na nás záleží, jestli bude dokonalý. </text:p>
      <text:p text:style-name="P12">Dnešní slavnost má k dokonalosti blízko, nicméně samo se to neudělalo.</text:p>
      <text:p text:style-name="P12">Poděkujme tedy za všechny ty pestré květiny, léčivé byliny a plodiny kolem nás. Poděkujme za ochotu těch, kteří tuto slavnost podpořili finančně, rostlinami, prací či modlitbou. Poděkujme za ty, kteří tu nádheru dokázali naaranžovat. Jejich jména najdete u vchodů do kostela.</text:p>
      <text:p text:style-name="P12">Poděkujme za to, že se mezi nás stále vrací želešický rodák otec Pavel Hrabovský. </text:p>
      <text:p text:style-name="P12">Poděkujme také za nového duchovního správce, otce Jiřího Janalíka, který naši farnost bude doprovázet dalšími roky. </text:p>
      <text:p text:style-name="P12">A poděkujme za to, že fungujeme jako živé společenství, které dokáže tvořit takové pěkné věci. </text:p>
      <text:p text:style-name="P12"/>
      <text:p text:style-name="P12">Bohu díky!</text:p>
      <text:p text:style-name="P11"/>
      <text:p text:style-name="P26"/>
      <text:p text:style-name="P17"><text:soft-page-break/></text:p>
      <text:p text:style-name="P27"/>
      <text:p text:style-name="P13"/>
      <text:p text:style-name="P16"/>
      <text:p text:style-name="P14"/>
      <text:p text:style-name="P2"><draw:frame draw:style-name="fr2" draw:name="Obrázek13" text:anchor-type="char" svg:x="12.49cm" svg:y="0.915cm" svg:width="4.262cm" svg:height="4.112cm" draw:z-index="7"><draw:image xlink:href="Pictures/1000000100000500000004D371659908A8F014DC.png" xlink:type="simple" xlink:show="embed" xlink:actuate="onLoad" draw:mime-type="image/png"/></draw:frame><draw:frame draw:style-name="fr2" draw:name="Obrázek11" text:anchor-type="char" svg:x="0.617cm" svg:y="-0.305cm" svg:width="3.937cm" svg:height="5.985cm" draw:z-index="8"><draw:image xlink:href="Pictures/100000010000034A00000500BD4F76A7CC9617F5.png" xlink:type="simple" xlink:show="embed" xlink:actuate="onLoad" draw:mime-type="image/png"/></draw:frame><draw:frame draw:style-name="fr1" draw:name="Obrázek6" text:anchor-type="char" svg:x="4.987cm" svg:y="0.434cm" svg:width="6.237cm" svg:height="4.083cm" draw:z-index="3"><draw:image xlink:href="Pictures/1000000100000500000002E70EF96D3350C9B99D.png" xlink:type="simple" xlink:show="embed" xlink:actuate="onLoad" draw:mime-type="image/png"/></draw:frame></text:p>
      <text:p text:style-name="P2"/>
      <text:p text:style-name="P2"/>
      <text:p text:style-name="P1"><draw:frame draw:style-name="fr2" draw:name="Obrázek10" text:anchor-type="char" svg:x="3.157cm" svg:y="-0.192cm" svg:width="4.029cm" svg:height="3.836cm" draw:z-index="9"><draw:image xlink:href="Pictures/1000000100000500000004C3D53336739AC14C9B.png" xlink:type="simple" xlink:show="embed" xlink:actuate="onLoad" draw:mime-type="image/png"/></draw:frame></text:p>
      <text:p text:style-name="P1"/>
      <text:p text:style-name="P1"><draw:frame draw:style-name="fr2" draw:name="Obrázek7" text:anchor-type="char" svg:x="9.876cm" svg:y="9.502cm" svg:width="7.758cm" svg:height="7.74cm" draw:z-index="5"><draw:image xlink:href="Pictures/1000000100000500000004FDF4EAF7D64742EA37.png" xlink:type="simple" xlink:show="embed" xlink:actuate="onLoad" draw:mime-type="image/png"/></draw:frame><draw:frame draw:style-name="fr2" draw:name="Obrázek9" text:anchor-type="char" svg:x="5.667cm" svg:y="10.686cm" svg:width="3.842cm" svg:height="6.368cm" draw:z-index="6"><draw:image xlink:href="Pictures/1000000100000304000005008EAB2AE78FA8B951.png" xlink:type="simple" xlink:show="embed" xlink:actuate="onLoad" draw:mime-type="image/png"/></draw:frame><draw:frame draw:style-name="fr1" draw:name="Obrázek3" text:anchor-type="char" svg:x="11.407cm" svg:y="0.515cm" svg:width="5.352cm" svg:height="7.602cm" draw:z-index="1"><draw:image xlink:href="Pictures/1000000100000385000005006AE2349478CAAA8F.png" xlink:type="simple" xlink:show="embed" xlink:actuate="onLoad" draw:mime-type="image/png"/></draw:frame><draw:frame draw:style-name="fr1" draw:name="Obrázek5" text:anchor-type="char" svg:x="5.9cm" svg:y="2.05cm" svg:width="5.054cm" svg:height="7.68cm" draw:z-index="2"><draw:image xlink:href="Pictures/100000010000034A000005007468ACF8878A6214.png" xlink:type="simple" xlink:show="embed" xlink:actuate="onLoad" draw:mime-type="image/png"/></draw:frame><draw:frame draw:style-name="fr1" draw:name="Obrázek2" text:anchor-type="char" svg:x="0.259cm" svg:y="1.838cm" svg:width="5.062cm" svg:height="5.05cm" draw:z-index="0"><draw:image xlink:href="Pictures/1000000100000500000004FD025859038CDAECB7.png" xlink:type="simple" xlink:show="embed" xlink:actuate="onLoad" draw:mime-type="image/png"/></draw:frame><draw:frame draw:style-name="fr1" draw:name="Obrázek8" text:anchor-type="char" svg:x="0.422cm" svg:y="8.234cm" svg:width="4.561cm" svg:height="6.533cm" draw:z-index="4"><draw:image xlink:href="Pictures/10000001000005000000050060B17E294DA9D0E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20%" fo:text-indent="0.409cm" style:auto-text-indent="false">
        <style:tab-stops>
          <style:tab-stop style:position="0.415cm"/>
        </style:tab-stops>
      </style:paragraph-properties>
      <style:text-properties style:font-name="Arial1" fo:font-family="Arial" style:font-family-generic="swiss" style:font-pitch="variable" fo:font-size="14pt" style:font-size-asian="14pt" style:font-name-complex="Arial1" style:font-family-complex="Arial" style:font-family-generic-complex="swiss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108cm" fo:margin-bottom="0.99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14T07:13:10.889000000</meta:creation-date>
    <dc:date>2026-08-16T08:09:50.770000000</dc:date>
    <meta:editing-duration>PT6H52M10S</meta:editing-duration>
    <meta:editing-cycles>8</meta:editing-cycles>
    <meta:generator>LibreOffice/7.5.0.3$Windows_X86_64 LibreOffice_project/c21113d003cd3efa8c53188764377a8272d9d6de</meta:generator>
    <meta:print-date>2026-08-16T07:25:30.390000000</meta:print-date>
    <meta:document-statistic meta:table-count="0" meta:image-count="12" meta:object-count="0" meta:page-count="3" meta:paragraph-count="27" meta:word-count="344" meta:character-count="2116" meta:non-whitespace-character-count="1801"/>
  </office:meta>
</office:document-meta>
</file>